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d8fab1c425f000510969d474c84d3d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cces:accueil"/><text:bookmark-start text:name="__RefHeading___acces_aux_services_du_datacenter_1"/><text:bookmark-start text:name="acces_aux_services_du_datacenter"/>Accès aux services du DATACENTER<text:bookmark-end text:name="__RefHeading___acces_aux_services_du_datacenter_1"/><text:bookmark-end text:name="acces_aux_services_du_datacenter"/></text:h>
      <text:p text:style-name="Text_20_body">Les services du DATACENTER sont accessibles uniquement depuis les réseaux des sections de BTS SIO des établissements <text:span text:style-name="Strong_20_Emphasis">Jamot</text:span> et <text:span text:style-name="Strong_20_Emphasis">Valadon</text:span> ou à distance, pour les enseignants et les DSI Rectorat et Région, via un accès <text:span text:style-name="Strong_20_Emphasis">VPN</text:span> du Rectorat sécurisé avec une clé <text:span text:style-name="Strong_20_Emphasis">OTP RSA</text:span> individuelle. </text:p>
      <text:h text:style-name="Heading_20_2" text:outline-level="2"><text:bookmark-start text:name="__RefHeading___client_vpn_2"/><text:bookmark-start text:name="client_vpn"/>client VPN<text:bookmark-end text:name="__RefHeading___client_vpn_2"/><text:bookmark-end text:name="client_vpn"/></text:h>
      <text:p text:style-name="Text_20_body">Le client VPN propriétaire utilisé est <text:span text:style-name="Strong_20_Emphasis">CISCO AnyConnect</text:span>.</text:p>
      <text:p text:style-name="Text_20_body"><text:span text:style-name="Strong_20_Emphasis">Alexandre RIEUX</text:span>, Département des infrastructures techniques, Pôle réseau, sécurité et télécom, RSSI adjoint de l’académie de Limoges, a rédigé <text:span text:style-name="Strong_20_Emphasis">2 documents téléchargeables</text:span> au format “pdf” <text:span text:style-name="Strong_20_Emphasis">concernant l'installation du client VPN CISCO AnyConnect sur les plateformes :</text:span></text:p>
      <text:list text:style-name="List_20_1" text:continue-numbering="false">
        <text:list-item>
          <text:p text:style-name="List_20_1_Content_First"> <text:span text:style-name="Strong_20_Emphasis">Linux Ubuntu 64 bits</text:span></text:p>
        </text:list-item>
        <text:list-item>
          <text:p text:style-name="List_20_1_Content_Last"> <text:span text:style-name="Strong_20_Emphasis">Apple Ipad</text:span></text:p>
        </text:list-item>
      </text:list>
      <text:p text:style-name="Text_20_body"><text:a xlink:type="simple" xlink:href="http://www.ac-limoges.fr/article.php3?id_article=7669" text:style-name="Internet_20_link" text:visited-style-name="Visited_20_Internet_20_Link">Documentation Installation CISCO AnyConnect</text:a></text:p>
      <text:h text:style-name="Heading_20_2" text:outline-level="2"><text:bookmark-start text:name="__RefHeading___cle_otp_rsa_3"/><text:bookmark-start text:name="cle_otp_rsa"/>Clé OTP RSA<text:bookmark-end text:name="__RefHeading___cle_otp_rsa_3"/><text:bookmark-end text:name="cle_otp_rsa"/></text:h>
      <text:p text:style-name="Text_20_body"><draw:frame draw:style-name="media" draw:name="0" text:anchor-type="as-char" draw:z-index="0" svg:width="15.107708333333cm" svg:height="6.3235416666667cm"><draw:image xlink:href="Pictures/2d8fab1c425f000510969d474c84d3d7.png" xlink:type="simple" xlink:show="embed" xlink:actuate="onLoad"/></draw:frame></text:p>
      <text:p text:style-name="Text_20_body">La clé OTP RSA est un composant de la solution SecurID développée par la société RSA Security. La clé <text:span text:style-name="Strong_20_Emphasis">OTP</text:span> est un authentifieur basé sur la génération de mots de passe à usage unique (<text:span text:style-name="Strong_20_Emphasis">O</text:span>ne <text:span text:style-name="Strong_20_Emphasis">T</text:span>ime <text:span text:style-name="Strong_20_Emphasis">P</text:span>assword). Le serveur d'authentification du Rectorat et la clé OTP RSA sont synchronisés sur le temps universel (UTC).  Chaque minute, ces authentifieurs affichent un nouveau « Token Code », le One Time Password.</text:p>
      <text:h text:style-name="Heading_20_2" text:outline-level="2"><text:bookmark-start text:name="__RefHeading___responsabilite_du_detenteur_d_une_cle_otp_rsa_4"/><text:bookmark-start text:name="responsabilite_du_detenteur_d_une_cle_otp_rsa"/>Responsabilité du détenteur d'une clé OTP RSA<text:bookmark-end text:name="__RefHeading___responsabilite_du_detenteur_d_une_cle_otp_rsa_4"/><text:bookmark-end text:name="responsabilite_du_detenteur_d_une_cle_otp_rsa"/></text:h>
      <text:p text:style-name="Text_20_body">L'utilisateur détenteur a signé la “Charte utilisateur d'un poste RACINE-API” lors de la remise en main propre de sa première clé.</text:p>
      <text:p text:style-name="Text_20_body">Il s'engage notamment à signaler sans délai la perte ou le vol de sa clé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cces:accueil</dc:title>
  </office:meta>
</office:document-meta>
</file>