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595c6466c514b193a3e63323b1fa5b.png"/>
  <manifest:file-entry manifest:media-type="image/png" manifest:full-path="Pictures/10370bedf46f329100f6b039d5279423.png"/>
  <manifest:file-entry manifest:media-type="image/png" manifest:full-path="Pictures/21fb3b3181d535df0b4e3139fb4cb118.png"/>
  <manifest:file-entry manifest:media-type="image/png" manifest:full-path="Pictures/b40b6b34e718d6b447352485f8152c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pli:harmo:tutorielens"/><text:bookmark-start text:name="__RefHeading___tutoriel_enseignant_1"/><text:bookmark-start text:name="tutoriel_enseignant"/>Tutoriel enseignant<text:bookmark-end text:name="__RefHeading___tutoriel_enseignant_1"/><text:bookmark-end text:name="tutoriel_enseignant"/></text:h>
      <text:h text:style-name="Heading_20_2" text:outline-level="2"><text:bookmark-start text:name="__RefHeading___etape_1_2"/><text:bookmark-start text:name="etape_1"/>Etape 1 :<text:bookmark-end text:name="__RefHeading___etape_1_2"/><text:bookmark-end text:name="etape_1"/></text:h>
      <text:p text:style-name="Text_20_body">Accéder à l’application à l’adresse <text:a xlink:type="simple" xlink:href="http://harmo.boonum.fr/" text:style-name="Internet_20_link" text:visited-style-name="Visited_20_Internet_20_Link">http://harmo.boonum.fr/</text:a> et utiliser votre <text:span text:style-name="Strong_20_Emphasis">identifiant enseignant</text:span>.
<draw:frame draw:style-name="mediacenter" draw:name="0" text:anchor-type="paragraph" draw:z-index="0" svg:width="21.828125cm" style:rel-width="100%" svg:height="9.9747916666667cm" style:rel-height="scale"><draw:image xlink:href="Pictures/c2595c6466c514b193a3e63323b1fa5b.png" xlink:type="simple" xlink:show="embed" xlink:actuate="onLoad"/></draw:frame></text:p>
      <text:h text:style-name="Heading_20_2" text:outline-level="2"><text:bookmark-start text:name="__RefHeading___etape_2_3"/><text:bookmark-start text:name="etape_2"/>Etape 2 :<text:bookmark-end text:name="__RefHeading___etape_2_3"/><text:bookmark-end text:name="etape_2"/></text:h>
      <text:p text:style-name="Text_20_body">Créer les étudiants :</text:p>
      <text:list text:style-name="List_20_1" text:continue-numbering="false">
        <text:list-item>
          <text:p text:style-name="LastListParagraph_List_20_1_Content_First"> Choisissez <text:span text:style-name="Strong_20_Emphasis">Saisie des notes</text:span> :</text:p>
        </text:list-item>
      </text:list>
      <text:p text:style-name="Text_20_body"><draw:frame draw:style-name="mediacenter" draw:name="1" text:anchor-type="paragraph" draw:z-index="1" svg:width="21.775208333333cm" style:rel-width="100%" svg:height="6.6939583333333cm" style:rel-height="scale"><draw:image xlink:href="Pictures/10370bedf46f329100f6b039d5279423.png" xlink:type="simple" xlink:show="embed" xlink:actuate="onLoad"/></draw:frame></text:p>
      <text:list text:style-name="List_20_1" text:continue-numbering="false">
        <text:list-item>
          <text:p text:style-name="LastListParagraph_List_20_1_Content_First">Choisissez l’onglet <text:span text:style-name="Strong_20_Emphasis">Ajout</text:span> :
<draw:frame draw:style-name="mediacenter" draw:name="2" text:anchor-type="paragraph" draw:z-index="2" svg:width="21.775208333333cm" style:rel-width="100%" svg:height="12.144375cm" style:rel-height="scale"><draw:image xlink:href="Pictures/21fb3b3181d535df0b4e3139fb4cb118.png" xlink:type="simple" xlink:show="embed" xlink:actuate="onLoad"/></draw:frame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u <text:span text:style-name="Strong_20_Emphasis">minimum</text:span> renseigner :</text:p><text:list text:style-name="List_20_1" text:continue-numbering="false"><text:list-item><text:p text:style-name="List_20_1_Content_First"> le <text:span text:style-name="Strong_20_Emphasis">nom</text:span>, </text:p></text:list-item><text:list-item><text:p text:style-name="List_20_1_Content"> le <text:span text:style-name="Strong_20_Emphasis">prénom</text:span>, </text:p></text:list-item><text:list-item><text:p text:style-name="List_20_1_Content_Last"> le <text:span text:style-name="Strong_20_Emphasis">sexe</text:span> et la <text:span text:style-name="Strong_20_Emphasis">classe</text:span>.</text:p></text:list-item></text:list><text:p text:style-name="Text_20_body">Mais faites mieux en précisant les autres  informations. 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ttention à bien choisir la classe car par défaut c’est BTS SIO SISR !</text:p></table:table-cell></table:table-row></table:table></draw:text-box></draw:frame>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Pour une <text:span text:style-name="Strong_20_Emphasis">création en volume</text:span> (importation des données non encore disponible) envoyez-moi un fichier tableur avec <text:span text:style-name="Strong_20_Emphasis">nom</text:span>, <text:span text:style-name="Strong_20_Emphasis">prénom</text:span>, <text:span text:style-name="Strong_20_Emphasis">sexe</text:span> et <text:span text:style-name="Strong_20_Emphasis">classe</text:span> de vos étudiants à l’adresse <text:span text:style-name="Strong_20_Emphasis">charles.techer@ac-limoges.fr</text:span>.</text:p></table:table-cell></table:table-row></table:table></draw:text-box></draw:frame></text:p>
      <text:h text:style-name="Heading_20_2" text:outline-level="2"><text:bookmark-start text:name="__RefHeading___etape_3_4"/><text:bookmark-start text:name="etape_3"/>Etape 3 :<text:bookmark-end text:name="__RefHeading___etape_3_4"/><text:bookmark-end text:name="etape_3"/></text:h>
      <text:p text:style-name="Text_20_body">Saisir les notes :</text:p>
      <text:list text:style-name="List_20_1" text:continue-numbering="false">
        <text:list-item>
          <text:p text:style-name="LastListParagraph_List_20_1_Content_First"> Choisissez l’onglet <text:span text:style-name="Strong_20_Emphasis">Notation</text:span> :</text:p>
        </text:list-item>
      </text:list>
      <text:p text:style-name="Text_20_body"><draw:frame draw:style-name="mediacenter" draw:name="3" text:anchor-type="paragraph" draw:z-index="3" svg:width="22.119166666667cm" style:rel-width="100%" svg:height="9.04875cm" style:rel-height="scale"><draw:image xlink:href="Pictures/b40b6b34e718d6b447352485f8152c4f.png" xlink:type="simple" xlink:show="embed" xlink:actuate="onLoad"/></draw:frame></text:p>
      <text:p text:style-name="Text_20_body">La liste de vos étudiants s’affiche pour vous permettre de saisir :</text:p>
      <text:list text:style-name="List_20_1" text:continue-numbering="false">
        <text:list-item>
          <text:p text:style-name="List_20_1_Content_First"> <text:span text:style-name="Strong_20_Emphasis">Toutes les notes</text:span> et vous pouvez alors <text:span text:style-name="Strong_20_Emphasis">confirmer</text:span> les notes ;</text:p>
        </text:list-item>
        <text:list-item>
          <text:p text:style-name="List_20_1_Content_Last"> <text:span text:style-name="Strong_20_Emphasis">Quelques notes</text:span> mais alors vous <text:span text:style-name="Strong_20_Emphasis">ne confirmez pas</text:span> les notes. Vous confirmez vos notes quand vous avez tout saisi.</text:p>
        </text:list-item>
      </text:list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N’hésitez pas à nous faire part de vos remarques sur cette application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ppli:harmo:tutorielens</dc:title>
  </office:meta>
</office:document-meta>
</file>